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5pt" fo:font-weight="bold" officeooo:rsid="001ae625" officeooo:paragraph-rsid="001ae625" style:font-size-asian="15pt" style:font-weight-asian="bold" style:font-size-complex="15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P1">GDPR</text:p>
      <text:p text:style-name="Standard"/>
      <text:p text:style-name="Standard"/>
      <text:p text:style-name="Standard"/>
      <text:p text:style-name="Standard">Informace o zpracování osobních údajů dle Obecného nařízení o ochraně osobních údajů č. 2016/679 (angl. zkr. GDPR)</text:p>
      <text:p text:style-name="Standard">Tímto Vám poskytujeme informace o Vašich právech souvisejících se zpracováváním osobních údajů správcem za účelem řízení o přijetí dítěte k předškolnímu vzdělávání v souladu s § 34 zákona č. 561/2004 Sb., o předškolním, základním, středním, vyšším odborném a jiném vzdělávání (školský zákon) a v souladu s § 37 zákona č. 500/2004 Sb., správní řád. </text:p>
      <text:p text:style-name="Standard"/>
      <text:p text:style-name="Standard">Právním titulem pro zpracování osobních údajů dle čl. 6, odst. 1, písm. c) GDPR je splnění právní povinnosti, která se na správce vztahuje.</text:p>
      <text:p text:style-name="Standard">Správcem osobních údajů je Mateřská škola, Litobratřice 187, okres Znojmo, příspěvková organizace, Jiřice u Miroslavi 671 78</text:p>
      <text:p text:style-name="Standard">Ve věci zpracování osobních údajů můžete kontaktovat pověřence, kontakt na něj je uveden na našich webových stránkách www.mslitobratrice.cz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cs" fo:country="CZ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cs" fo:country="CZ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1-28T12:43:08.016000000</meta:creation-date>
    <dc:date>2022-01-28T12:44:42.160000000</dc:date>
    <meta:editing-duration>PT1M36S</meta:editing-duration>
    <meta:editing-cycles>1</meta:editing-cycles>
    <meta:document-statistic meta:table-count="0" meta:image-count="0" meta:object-count="0" meta:page-count="1" meta:paragraph-count="6" meta:word-count="130" meta:character-count="869" meta:non-whitespace-character-count="744"/>
    <meta:generator>LibreOffice/6.0.1.1$Windows_X86_64 LibreOffice_project/60bfb1526849283ce2491346ed2aa51c465abfe6</meta:generator>
  </office:meta>
</office:document-meta>
</file>